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ohit Devanagari" svg:font-family="'Lohit Devanagari'"/>
    <style:font-face style:name="Aptos" svg:font-family="Aptos" style:font-family-generic="roman" style:font-pitch="variable"/>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Lohit Devanagari1" svg:font-family="'Lohit Devanagari'" style:font-family-generic="system" style:font-pitch="variable"/>
    <style:font-face style:name="Noto Sans CJK SC" svg:font-family="'Noto Sans CJK SC'"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Heading_20_1" style:master-page-name="Standard">
      <style:paragraph-properties fo:margin-top="0cm" fo:margin-bottom="0cm" loext:contextual-spacing="false" style:page-number="auto"/>
    </style:style>
    <style:style style:name="P2" style:family="paragraph" style:parent-style-name="Heading_20_1">
      <style:paragraph-properties fo:margin-left="0.018cm" fo:margin-right="0.007cm" fo:text-indent="-0.018cm" style:auto-text-indent="false"/>
    </style:style>
    <style:style style:name="P3" style:family="paragraph" style:parent-style-name="Standard">
      <style:paragraph-properties fo:margin-left="0.115cm" fo:margin-right="0cm" fo:margin-top="0cm" fo:margin-bottom="0cm" loext:contextual-spacing="false" fo:line-height="108%" fo:text-align="center" style:justify-single-word="false" fo:text-indent="0cm" style:auto-text-indent="false"/>
    </style:style>
    <style:style style:name="P4" style:family="paragraph" style:parent-style-name="Standard">
      <style:paragraph-properties fo:margin-left="0.115cm" fo:margin-right="0cm" fo:margin-top="0cm" fo:margin-bottom="0.392cm" loext:contextual-spacing="false" fo:line-height="108%" fo:text-align="center" style:justify-single-word="false" fo:text-indent="0cm" style:auto-text-indent="false"/>
    </style:style>
    <style:style style:name="P5" style:family="paragraph" style:parent-style-name="Standard">
      <style:paragraph-properties fo:margin-left="0.115cm" fo:margin-right="0cm" fo:margin-top="0cm" fo:margin-bottom="0.383cm" loext:contextual-spacing="false" fo:line-height="108%" fo:text-align="center" style:justify-single-word="false" fo:text-indent="0cm" style:auto-text-indent="false"/>
    </style:style>
    <style:style style:name="P6" style:family="paragraph" style:parent-style-name="Standard">
      <style:paragraph-properties fo:margin-left="-0.009cm" fo:margin-right="0cm" fo:margin-top="0cm" fo:margin-bottom="0.019cm" loext:contextual-spacing="false" fo:text-indent="-0.018cm" style:auto-text-indent="false"/>
    </style:style>
    <style:style style:name="P7" style:family="paragraph" style:parent-style-name="Standard">
      <style:paragraph-properties fo:margin-left="-0.009cm" fo:margin-right="0cm" fo:margin-top="0cm" fo:margin-bottom="0cm" loext:contextual-spacing="false" fo:line-height="108%" fo:text-align="start" style:justify-single-word="false" fo:text-indent="-0.018cm" style:auto-text-indent="false"/>
    </style:style>
    <style:style style:name="P8" style:family="paragraph" style:parent-style-name="Standard">
      <style:paragraph-properties fo:margin-left="-0.009cm" fo:margin-right="0cm" fo:margin-top="0cm" fo:margin-bottom="0.206cm" loext:contextual-spacing="false" fo:line-height="108%" fo:text-align="start" style:justify-single-word="false" fo:text-indent="-0.018cm" style:auto-text-indent="false"/>
    </style:style>
    <style:style style:name="P9" style:family="paragraph" style:parent-style-name="Standard">
      <style:paragraph-properties fo:margin-left="-0.009cm" fo:margin-right="0cm" fo:text-indent="-0.018cm" style:auto-text-indent="false"/>
    </style:style>
    <style:style style:name="P10" style:family="paragraph" style:parent-style-name="Standard">
      <style:paragraph-properties fo:margin-left="-0.009cm" fo:margin-right="0cm" fo:margin-top="0cm" fo:margin-bottom="0.381cm" loext:contextual-spacing="false" fo:line-height="108%" fo:text-align="start" style:justify-single-word="false" fo:text-indent="-0.018cm" style:auto-text-indent="false"/>
    </style:style>
    <style:style style:name="P11" style:family="paragraph" style:parent-style-name="Standard">
      <style:paragraph-properties fo:margin-left="0cm" fo:margin-right="0cm" fo:margin-top="0cm" fo:margin-bottom="0cm" loext:contextual-spacing="false" fo:line-height="108%" fo:text-align="start" style:justify-single-word="false" fo:text-indent="0cm" style:auto-text-indent="false"/>
    </style:style>
    <style:style style:name="P12" style:family="paragraph" style:parent-style-name="Standard">
      <style:paragraph-properties fo:margin-left="0cm" fo:margin-right="0cm" fo:margin-top="0cm" fo:margin-bottom="0.393cm" loext:contextual-spacing="false" fo:line-height="108%" fo:text-align="start" style:justify-single-word="false" fo:text-indent="0cm" style:auto-text-indent="false"/>
    </style:style>
    <style:style style:name="P13" style:family="paragraph" style:parent-style-name="Standard">
      <style:paragraph-properties fo:margin-left="0cm" fo:margin-right="0cm" fo:margin-top="0cm" fo:margin-bottom="0.392cm" loext:contextual-spacing="false" fo:line-height="108%" fo:text-align="start" style:justify-single-word="false" fo:text-indent="0cm" style:auto-text-indent="false"/>
    </style:style>
    <style:style style:name="P14" style:family="paragraph" style:parent-style-name="Standard">
      <style:paragraph-properties fo:margin-left="0cm" fo:margin-right="0cm" fo:margin-top="0cm" fo:margin-bottom="0.388cm" loext:contextual-spacing="false" fo:line-height="108%" fo:text-align="start" style:justify-single-word="false" fo:text-indent="0cm" style:auto-text-indent="false"/>
    </style:style>
    <style:style style:name="P15" style:family="paragraph" style:parent-style-name="Standard">
      <style:paragraph-properties fo:margin-left="0cm" fo:margin-right="0cm" fo:margin-top="0cm" fo:margin-bottom="0.379cm" loext:contextual-spacing="false" fo:line-height="108%" fo:text-align="start" style:justify-single-word="false" fo:text-indent="0cm" style:auto-text-indent="false"/>
    </style:style>
    <style:style style:name="P16" style:family="paragraph" style:parent-style-name="Standard">
      <style:paragraph-properties fo:margin-left="0cm" fo:margin-right="0cm" fo:text-indent="0cm" style:auto-text-indent="false"/>
      <style:text-properties officeooo:paragraph-rsid="001c9c2c"/>
    </style:style>
    <style:style style:name="P17" style:family="paragraph" style:parent-style-name="Standard">
      <style:paragraph-properties fo:margin-left="0cm" fo:margin-right="0cm" fo:margin-top="0cm" fo:margin-bottom="0.383cm" loext:contextual-spacing="false" fo:line-height="108%" fo:text-align="start" style:justify-single-word="false" fo:text-indent="0cm" style:auto-text-indent="false"/>
    </style:style>
    <style:style style:name="P18" style:family="paragraph" style:parent-style-name="Standard">
      <style:paragraph-properties fo:margin-left="0.018cm" fo:margin-right="0.012cm" fo:margin-top="0cm" fo:margin-bottom="0.383cm" loext:contextual-spacing="false" fo:line-height="108%" fo:text-align="center" style:justify-single-word="false" fo:text-indent="-0.018cm" style:auto-text-indent="false"/>
    </style:style>
    <style:style style:name="P19" style:family="paragraph" style:parent-style-name="Standard">
      <style:paragraph-properties fo:margin-left="0.018cm" fo:margin-right="0.014cm" fo:margin-top="0cm" fo:margin-bottom="0.383cm" loext:contextual-spacing="false" fo:line-height="108%" fo:text-align="center" style:justify-single-word="false" fo:text-indent="-0.018cm" style:auto-text-indent="false"/>
    </style:style>
    <style:style style:name="T1" style:family="text">
      <style:text-properties fo:font-weight="bold" style:font-weight-asian="bold" style:font-name-complex="Arial1"/>
    </style:style>
    <style:style style:name="T2" style:family="text">
      <style:text-properties fo:font-weight="bold" style:font-weight-asian="bold" style:font-name-complex="Arial1" style:font-weight-complex="bold"/>
    </style:style>
    <style:style style:name="T3" style:family="text">
      <style:text-properties fo:font-weight="bold" style:font-weight-asian="bold" style:font-weight-complex="bold"/>
    </style:style>
    <style:style style:name="T4" style:family="text">
      <style:text-properties style:font-name-complex="Arial1"/>
    </style:style>
    <style:style style:name="T5" style:family="text">
      <style:text-properties style:font-name-complex="Arial1" style:font-weight-complex="bold"/>
    </style:style>
    <style:style style:name="T6" style:family="text">
      <style:text-properties officeooo:rsid="001da591" style:font-name-complex="Arial1" style:font-weight-complex="bold"/>
    </style:style>
    <style:style style:name="T7" style:family="text">
      <style:text-properties style:font-name="Times New Roman" style:font-name-asian="Times New Roman1"/>
    </style:style>
    <style:style style:name="T8" style:family="text">
      <style:text-properties style:font-name="Times New Roman" fo:font-weight="bold" style:font-name-asian="Times New Roman1" style:font-weight-asian="bold" style:font-weight-complex="bold"/>
    </style:style>
    <style:style style:name="T9" style:family="text">
      <style:text-properties style:font-name="Times New Roman" fo:font-weight="normal" style:font-name-asian="Times New Roman1" style:font-weight-asian="normal" style:font-weight-complex="normal"/>
    </style:style>
    <style:style style:name="T10" style:family="text">
      <style:text-properties fo:font-weight="normal" style:font-weight-asian="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PROYECTO DE ORDENANZA </text:h>
      <text:p text:style-name="P3"><text:span text:style-name="T1"><text:s/></text:span></text:p>
      <text:p text:style-name="P3"><text:span text:style-name="T1"><text:s/></text:span></text:p>
      <text:p text:style-name="P4"><text:span text:style-name="T1"><text:s/></text:span></text:p>
      <text:p text:style-name="P6"><text:span text:style-name="T1">DESCRIPCIÓN SINTÉTICA: </text:span>Día del Niño por Nacer<text:span text:style-name="T4"> </text:span></text:p>
      <text:p text:style-name="P11"><text:span text:style-name="T4"><text:s/></text:span></text:p>
      <text:p text:style-name="P11"><text:span text:style-name="T4"><text:s/></text:span></text:p>
      <text:p text:style-name="P11"><text:span text:style-name="T4"><text:s/></text:span></text:p>
      <text:p text:style-name="P11"><text:span text:style-name="T4"><text:s/></text:span></text:p>
      <text:p text:style-name="P7"><text:span text:style-name="T1">ANTECEDENTES: </text:span></text:p>
      <text:p text:style-name="P11"><text:span text:style-name="T1"><text:s/></text:span></text:p>
      <text:p text:style-name="P6">Artículo 14 y 19 de la Carta Orgánica Municipal<text:span text:style-name="T4"> </text:span></text:p>
      <text:p text:style-name="P6">Decreto Nacional Nº 1406 <text:s/><text:span text:style-name="T4"><text:s/></text:span></text:p>
      <text:p text:style-name="P6">Ley Nacional Nº 26.994<text:span text:style-name="T4"> </text:span></text:p>
      <text:p text:style-name="P6">Ley Nacional Nº 18.284<text:span text:style-name="T4"> </text:span></text:p>
      <text:p text:style-name="P6">Ley Nacional Nº 24.901<text:span text:style-name="T4"> </text:span></text:p>
      <text:p text:style-name="P6">Ley Nacional Nº 24.714 <text:span text:style-name="T4"><text:s/></text:span></text:p>
      <text:p text:style-name="P6">Declaración Universal de los Derechos Humanos<text:span text:style-name="T4"> </text:span></text:p>
      <text:p text:style-name="P6">Declaración Americana de los Derechos y Deberes del Hombre <text:span text:style-name="T4"><text:s/></text:span></text:p>
      <text:p text:style-name="P6">Pacto Internacional de Derechos Civiles y Políticos<text:span text:style-name="T4"> </text:span></text:p>
      <text:p text:style-name="P6">Convención sobre los Derechos del Niño<text:span text:style-name="T4"> </text:span></text:p>
      <text:p text:style-name="P11"><text:span text:style-name="T4"><text:s/></text:span></text:p>
      <text:p text:style-name="P11"><text:span text:style-name="T4"><text:s/></text:span></text:p>
      <text:p text:style-name="P11"><text:span text:style-name="T4"><text:s/></text:span></text:p>
      <text:p text:style-name="P8"><text:span text:style-name="T1">FUNDAMENTOS: </text:span></text:p>
      <text:p text:style-name="P11"><text:span text:style-name="T4"><text:s/></text:span></text:p>
      <text:p text:style-name="P12"><text:span text:style-name="T1"><text:s/></text:span></text:p>
      <text:p text:style-name="P9">En la República Argentina, mediante el Decreto Nacional Nº 1406 <text:s/>del 07 de diciembre de 1998, fue el primer país en declarar el Día del Niño por Nacer, adhiriendo posteriormente otros países.<text:span text:style-name="T4"> </text:span></text:p>
      <text:p text:style-name="P9">Existen numerosos municipios adhiriendo al decreto nacional y declarando el Día del Niño por Nacer, como la Ciudad de Mar del Plata por decreto Ad Referéndum del intendente, la Ciudad de Herrera en la Provincia de Entre Ríos que por resolución del 14 de abril de 2018 la declaran Ciudad Pro Vida, la Ciudad de Pilar el 11 de mayo de 2018, la Ciudad de Río Grande el 27 de marzo de 2012, mediante Declaración Nº 013/12, la Ciudad de Neuquén mediante proyecto de Ordenanza en el año 2020.<text:span text:style-name="T4"> </text:span></text:p>
      <text:p text:style-name="P9">El concepto de vida humana y derecho a la vida hace referencia al ser humano vivo, por lo que se protege desde que la vida inicia. En efecto, la vida humana existe desde que se dan los presupuestos biofisiológicos, cualquiera que sea el estado, condición y capacidad de presentación social de su titular, y debe ser protegida jurídicamente, en todas sus etapas, pues este derecho comprende la existencia biológica y física, como un presupuesto vital para el ejercicio de los derechos fundamentales.<text:span text:style-name="T4"> </text:span></text:p>
      <text:p text:style-name="P9">La Declaración Universal de los Derechos Humanos, adoptada por la Asamblea General de la Naciones Unidas el 10 de diciembre de 1948, proclamó que la libertad, la justicia y la <text:soft-page-break/>paz en el mundo tienen por base el reconocimiento de la dignidad intrínseca y de los derechos iguales e inalienables de todos los miembros de la familia humana, ratificando así la afirmación contenida en la Carta de las Naciones Unidas acerca de la fe de los pueblos en los derechos fundamentales del hombre, en la dignidad y el valor de las personas humana y en la igualdad de los derechos de todo el género humano.<text:span text:style-name="T4"> </text:span></text:p>
      <text:p text:style-name="P9">El Artículo 1º) de la Declaración Universal de los Derechos Humanos dice: <text:span text:style-name="T3">“Toda persona tiene todos los derechos y libertades proclamados en esta Declaración, sin distinción alguna de raza,color, sexo, idioma,religión, opinión política o de cualquier otra índole, origen nacional o social, posición económica, nacimiento o cualquier otra condición.”</text:span><text:span text:style-name="T2"> </text:span></text:p>
      <text:p text:style-name="P9">El Artículo 3º) de la declaración citada expresa <text:span text:style-name="T3">“Todo individuo tiene derecho a la vida, a la libertad y a la seguridad de su persona”.</text:span><text:span text:style-name="T2"> </text:span></text:p>
      <text:p text:style-name="P9">El Artículo 1º) de la Declaración Americana de los Derechos y Deberes del Hombre dice:<text:span text:style-name="T3"> “Todo ser humano tiene derecho a la vida, a la libertad y a la <text:s/>seguridad de su persona”.</text:span><text:span text:style-name="T2"> </text:span></text:p>
      <text:p text:style-name="P9">El Artículo 4º), Inciso 1), de la Convención Americana sobre Derechos Humanos, dice: <text:span text:style-name="T3">“Toda persona tiene derecho a que se respete su vida. Este derecho estará protegido por la ley y, en general, a partir del momento de la concepción”</text:span></text:p>
      <text:p text:style-name="P9">Nadie puede ser privado de la vida arbitrariamente. Que, asimismo, el Artículo 4º) Inciso 5) de la misma Convención prohíbe aplicar la pena de muerte a quienes “tuvieren menos de dieciocho años de edad” y “a las mujeres en estado de gravidez”. El fundamento de ello radica en el reconocimiento a la personalidad de la persona por nacer, quien no puede con su vida cargar con la culpa de la madre. Es claro que lo que se está defendiendo en estos casos es el derecho a la vida.<text:span text:style-name="T4"> </text:span></text:p>
      <text:p text:style-name="P9">El Artículo 6º), Inciso 1), del Pacto Internacional de Derechos Civiles y Políticos, reconoce: El derecho a la vida es inherente a la persona humana. Este derecho estará protegido por la ley. Nadie podrá ser privado de la vida arbitrariamente; y, al igual que la Convención Americana sobre Derechos Humanos, prohíbe aplicar la pena de muerte a las mujeres en estado de gravidez. Ello es así por cuanto, obviamente, se reconoce la personalidad de la persona por nacer. Que, como una política de concreción efectiva de la protección universal de los derechos humanos, para todos los hombres y para todas las naciones la comunidad internacional ha destacado al niño como sujeto digno de una especial <text:s/>consideración, particularmente en la Declaración de los Derechos en Ginebra de 1924 sobre los Derechos del Niño, en la Declaración de los Derechos del Niño adoptada por la Asamblea General de las Naciones Unidas el 20 de noviembre de 1959 y en la Convención de los Derechos del Niño aprobada por la Asamblea General de las Naciones Unidas el 20 de noviembre de 1989.<text:span text:style-name="T4"> </text:span></text:p>
      <text:p text:style-name="P9">El Preámbulo de la Convención sobre los Derechos del Niño afirma: el niño, por su falta de madurez física y mental, necesita protección y cuidado especial, incluso la debida protección legal, tanto antes como después del nacimiento.<text:span text:style-name="T4"> </text:span></text:p>
      <text:p text:style-name="P9">En su etapa prenatal el niño es un ser de extrema fragilidad e indefensión, salvo la natural protección brindada por su madre.<text:span text:style-name="T4"> </text:span></text:p>
      <text:p text:style-name="P9"><text:soft-page-break/>El Artículo 6º) de la Convención sobre Derechos del Niño consagra el derecho fundamental a la vida, y se lo califica como intrínseco, respaldándose así la inescindible vinculación existente entre vida y desarrollo.<text:span text:style-name="T4"> </text:span></text:p>
      <text:p text:style-name="P9">La calidad de la persona, como ente susceptible de adquirir derechos y contraer obligaciones, deviene de una prescripción constitucional y para nuestra Constitución y la Legislación Civil y Penal la vida comienza en el momento de <text:s/>producirse la concepción.<text:span text:style-name="T4"> </text:span></text:p>
      <text:p text:style-name="P9">El Código Civil y Comercial de la Nación, aprobado por Ley Nacional Nº 26.994, dispone en el Artículo 19º): “Comienzo de la existencia. La existencia de la persona humana comienza con la concepción”.<text:span text:style-name="T4"> </text:span></text:p>
      <text:p text:style-name="P9">Existen otros artículos del Código Civil y Comercial que ratifican la plena personalidad del concebido:<text:span text:style-name="T4"> </text:span></text:p>
      <text:p text:style-name="P9">El Artículo 101º) se refiere a la capacidad de ejercicio de las personas por nacer y reconoce a los padres como representantes de sus hijos por nacer.<text:span text:style-name="T4"> </text:span></text:p>
      <text:p text:style-name="P9">El Artículo 574º) permite el reconocimiento del hijo por nacer.<text:span text:style-name="T4"> </text:span></text:p>
      <text:p text:style-name="P9">El Artículo 592º) permite impugnar preventivamente la filiación presumida por la ley aun antes del nacimiento del hijo.<text:span text:style-name="T4"> </text:span></text:p>
      <text:p text:style-name="P9">El Artículo 2279º) sobre las personas que pueden ser herederas.<text:span text:style-name="T4"> </text:span></text:p>
      <text:p text:style-name="P9">El Artículo 57º) que prohíbe toda práctica destinada a producir una alteración genética del embrión que se transmita a su descendencia.<text:span text:style-name="T4"> </text:span></text:p>
      <text:p text:style-name="P9">Entre otras leyes nacionales, podemos mencionar las siguientes que se refieren a la persona por nacer:<text:span text:style-name="T4"> </text:span></text:p>
      <text:p text:style-name="P9">Ley Nacional Nº 24.901 (1997), que establece el sistema de prestaciones para las personas con discapacidad desde el momento de la concepción (Artículo 14º).<text:span text:style-name="T4"> </text:span></text:p>
      <text:p text:style-name="P9">El Artículo 9º) de la Ley Nacional Nº 24.714 de Asignaciones Familiares, que regula la asignación prenatal desde el momento de la concepción hasta el nacimiento del hijo. <text:span text:style-name="T4"><text:s/></text:span></text:p>
      <text:p text:style-name="P9">Debe reafirmarse públicamente el compromiso del gobierno municipal con las causas de la humanidad, así como se ha hecho en los Foros Internacionales de El Cairo en 1994, Copenhague y Beijing en 1995 y Estambul en 1996 y, tomando en cuenta que habitualmente se designa un día en el calendario para conmemorar los hechos más relevantes de la persona humana, se considera apropiado y necesario dedicar un día en el ámbito municipal al Niño por Nacer, con el objeto de invitar a la reflexión sobre el importante papel que representa la mujer embarazada en el destino <text:s/>de la humanidad, y el valor de la vida humana que porta en su seno. <text:span text:style-name="T4"><text:s/></text:span></text:p>
      <text:p text:style-name="P9">El presente proyecto de ordenanza busca reafirmar el compromiso de la comunidad de Viedma con la defensa del derecho a la vida desde su inicio, reconociendo que cada niño por nacer representa esperanza, futuro y un acto de amor.<text:span text:style-name="T4"> </text:span></text:p>
      <text:p text:style-name="P9">El 25 de diciembre, día en que se celebra el nacimiento de Jesús, nos invita a reflexionar sobre el valor sagrado de cada vida y la responsabilidad de protegerla. Este <text:soft-page-break/>reconocimiento es un gesto de unión, respeto y defensa de la libertad, principios que sostienen tanto nuestra fe como nuestra visión libertaria de la dignidad humana.<text:span text:style-name="T4"> </text:span></text:p>
      <text:p text:style-name="P9">Cada 25 de marzo celebramos el Día del Niño por Nacer, una fecha en la que hacemos un llamado a la defensa de la vida humana desde su concepción y reafirmamos que la vida siempre vence a la muerte.<text:span text:style-name="T4"> </text:span></text:p>
      <text:p text:style-name="P9">“Es por ello que, como estado municipal, debemos visibilizar y promover acciones que llamen a la reflexión de la comunidad sobre los derechos del niño en el vientre materno y la asistencia y acompañamiento integral del estado Local, Provincial y Nacional a la mujer embarazada en estado de vulnerabilidad”.<text:span text:style-name="T4"> </text:span></text:p>
      <text:p text:style-name="P9">La vida humana merece respeto y protección desde su inicio, reconociendo el valor intrínseco de cada persona desde el momento de su concepción y promover una cultura de la vida constituye un compromiso ético y social que trasciende credos, fortaleciendo los lazos de humanidad, solidaridad y responsabilidad; El 25 de marzo como “Día del Niño por Nacer” representa un reconocimiento a la dignidad de toda vida humana, reafirmando el derecho a nacer y el deber de la sociedad de acompañar, proteger y valorar cada nueva existencia. <text:s/><text:span text:style-name="T4"><text:s/></text:span></text:p>
      <text:p text:style-name="P11"><text:span text:style-name="T4"><text:s/></text:span></text:p>
      <text:p text:style-name="P11"><text:span text:style-name="T4"><text:s/></text:span></text:p>
      <text:p text:style-name="P13"><text:span text:style-name="T4"><text:s/></text:span></text:p>
      <text:p text:style-name="P18"><text:span text:style-name="T1">Por ello; </text:span></text:p>
      <text:p text:style-name="P19"><text:span text:style-name="T1">EL CONCEJO DELIBERANTE DE VIEDMA </text:span></text:p>
      <text:h text:style-name="P2" text:outline-level="1">SANCIONA CON FUERZA DE ORDENANZA </text:h>
      <text:p text:style-name="P5"><text:span text:style-name="T1"><text:s/></text:span></text:p>
      <text:p text:style-name="P14"><text:span text:style-name="T7"><text:s/></text:span></text:p>
      <text:p text:style-name="P15"><text:span text:style-name="T7"><text:s/></text:span></text:p>
      <text:p text:style-name="P9"><text:span text:style-name="T1">ARTÍCULO 1°: </text:span><text:span text:style-name="T5">Establecer el 25 de marzo de cada año como </text:span><text:span text:style-name="T6">el</text:span><text:span text:style-name="T5"> “Día del Niño por Nacer” en la Ciudad de Viedma</text:span><text:span text:style-name="T1">.</text:span></text:p>
      <text:p text:style-name="P9"><text:span text:style-name="T1">ARTÍCULO 2°: </text:span>Invitar a todas las instituciones religiosas, sociales y culturales para llevar adelante acciones destinadas a la difusión de la conmemoración de la fecha establecida por la presente ordenanza.</text:p>
      <text:p text:style-name="P16"><text:span text:style-name="T3">ARTÍCULO 3°: </text:span><text:span text:style-name="T10">De forma.</text:span><text:span text:style-name="T9"> </text:span></text:p>
      <text:p text:style-name="P10"><text:span text:style-name="T4"/></text:p>
      <text:p text:style-name="P9"><text:span text:style-name="T1">AUTORA:</text:span> SILVINA DANIELA FRANCO<text:span text:style-name="T7"> </text:span></text:p>
      <text:p text:style-name="P17"><text:span text:style-name="T4"><text:s/></text:span></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ohit Devanagari" svg:font-family="'Lohit Devanagari'"/>
    <style:font-face style:name="Aptos" svg:font-family="Aptos" style:font-family-generic="roman" style:font-pitch="variable"/>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Lohit Devanagari1" svg:font-family="'Lohit Devanagari'" style:font-family-generic="system" style:font-pitch="variable"/>
    <style:font-face style:name="Noto Sans CJK SC" svg:font-family="'Noto Sans CJK SC'"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Aptos" fo:font-size="12pt" fo:language="es" fo:country="US" style:letter-kerning="true" style:font-name-asian="F" style:font-size-asian="12pt" style:language-asian="es" style:country-asian="MX" style:font-name-complex="F"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ptos" fo:font-size="12pt" fo:language="es" fo:country="US" style:letter-kerning="true" style:font-name-asian="F" style:font-size-asian="12pt" style:language-asian="es" style:country-asian="MX" style:font-name-complex="F" style:font-size-complex="12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left="0.018cm" fo:margin-right="0cm" fo:margin-top="0cm" fo:margin-bottom="0.409cm" loext:contextual-spacing="false" fo:line-height="103%" fo:text-align="justify" style:justify-single-word="false" fo:orphans="2" fo:widows="2" fo:text-indent="-0.018cm" style:auto-text-indent="false" style:writing-mode="lr-tb"/>
      <style:text-properties fo:color="#000000" style:font-name="Arial" fo:font-family="Arial" style:font-family-generic="roman" style:font-pitch="variable" fo:language="en" fo:country="none" style:font-name-asian="Arial1" style:font-family-asian="Arial" style:font-family-generic-asian="system" style:font-pitch-asian="variable" style:language-asian="en" style:country-asian="none" style:font-name-complex="Times New Roman1" style:font-family-complex="'Times New Roman'" style:font-family-generic-complex="system" style:font-pitch-complex="variabl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ing_20_1" style:display-name="Heading 1" style:family="paragraph" style:next-style-name="Standard" style:default-outline-level="1" style:list-style-name="" style:class="text">
      <style:paragraph-properties fo:margin-left="0.018cm" fo:margin-right="0.021cm" fo:margin-top="0cm" fo:margin-bottom="0.383cm" loext:contextual-spacing="false" fo:line-height="108%" fo:text-align="center" style:justify-single-word="false" fo:keep-together="always" fo:orphans="2" fo:widows="2" fo:text-indent="-0.018cm" style:auto-text-indent="false" fo:keep-with-next="always" style:writing-mode="lr-tb"/>
      <style:text-properties fo:color="#000000" style:font-name="Arial" fo:font-family="Arial" style:font-family-generic="roman" style:font-pitch="variable" fo:font-weight="bold" style:font-name-asian="Arial1" style:font-family-asian="Arial" style:font-family-generic-asian="system" style:font-pitch-asian="variable" style:font-weight-asian="bold" style:font-name-complex="Arial1" style:font-family-complex="Arial" style:font-family-generic-complex="system" style:font-pitch-complex="variable"/>
    </style:style>
    <style:style style:name="Default_20_Paragraph_20_Font" style:display-name="Default Paragraph Font" style:family="text"/>
    <style:style style:name="Título_20_1_20_Car" style:display-name="Título 1 Car" style:family="text">
      <style:text-properties fo:color="#000000" style:font-name="Arial" fo:font-family="Arial" style:font-family-generic="roman" style:font-pitch="variable" fo:font-size="12pt" fo:font-weight="bold" style:font-name-asian="Arial1" style:font-family-asian="Arial" style:font-family-generic-asian="system" style:font-pitch-asian="variable" style:font-size-asian="12pt" style:font-weight-asian="bold" style:font-name-complex="Arial1" style:font-family-complex="Arial"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092cm" fo:margin-bottom="2.461cm" fo:margin-left="2.004cm" fo:margin-right="1.981cm" style:writing-mode="lr-tb" style:layout-grid-color="#c0c0c0" style:layout-grid-lines="25147"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editing-cycles>5</meta:editing-cycles>
    <meta:creation-date>2026-04-07T12:58:00</meta:creation-date>
    <dc:date>2026-04-07T09:30:04.053508555</dc:date>
    <meta:editing-duration>PT1H7M1S</meta:editing-duration>
    <meta:generator>LibreOffice/6.4.7.2$Linux_X86_64 LibreOffice_project/40$Build-2</meta:generator>
    <meta:document-statistic meta:table-count="0" meta:image-count="0" meta:object-count="0" meta:page-count="4" meta:paragraph-count="71" meta:word-count="1576" meta:character-count="9471" meta:non-whitespace-character-count="7865"/>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