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Symbol" svg:font-family="Symbol" style:font-charset="x-symbol"/>
    <style:font-face style:name="Wingdings" svg:font-family="Wingdings" style:font-charset="x-symbol"/>
    <style:font-face style:name="Arial1" svg:font-family="Arial"/>
    <style:font-face style:name="Courier New" svg:font-family="'Courier New'"/>
    <style:font-face style:name="Lohit Devanagari1" svg:font-family="'Lohit Devanagari'"/>
    <style:font-face style:name="Arial2" svg:font-family="Arial" style:font-family-generic="swiss"/>
    <style:font-face style:name="arial" svg:font-family="arial" style:font-family-generic="swiss"/>
    <style:font-face style:name="Arial" svg:font-family="Arial"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Arial3" svg:font-family="Arial" style:font-family-generic="system" style:font-pitch="variable"/>
    <style:font-face style:name="Courier New1" svg:font-family="'Courier New'"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system" style:font-pitch="variable"/>
  </office:font-face-decls>
  <office:automatic-styles>
    <style:style style:name="P1" style:family="paragraph" style:parent-style-name="Footer">
      <style:paragraph-properties fo:text-align="center" style:justify-single-word="false"/>
      <style:text-properties fo:font-size="14pt" fo:font-weight="bold" style:font-size-asian="14pt" style:font-weight-asian="bold" style:font-size-complex="14pt" style:font-weight-complex="bold"/>
    </style:style>
    <style:style style:name="P2" style:family="paragraph" style:parent-style-name="List_20_Paragraph">
      <style:paragraph-properties fo:margin-left="0cm" fo:margin-right="0cm" fo:text-align="justify" style:justify-single-word="false" fo:text-indent="0cm" style:auto-text-indent="false"/>
      <style:text-properties style:font-name="Arial" officeooo:paragraph-rsid="00104291" style:font-name-complex="Arial3"/>
    </style:style>
    <style:style style:name="P3" style:family="paragraph" style:parent-style-name="Standard">
      <style:paragraph-properties fo:text-align="center" style:justify-single-word="false"/>
      <style:text-properties style:font-name="Arial" fo:font-weight="bold" officeooo:paragraph-rsid="00104291" style:font-weight-asian="bold" style:font-name-complex="Arial3" style:font-weight-complex="bold"/>
    </style:style>
    <style:style style:name="P4" style:family="paragraph" style:parent-style-name="Standard">
      <style:paragraph-properties fo:line-height="150%" fo:text-align="center" style:justify-single-word="false"/>
      <style:text-properties style:font-name="Arial" fo:font-weight="bold" officeooo:paragraph-rsid="00104291" style:font-name-asian="Times New Roman" style:font-weight-asian="bold" style:font-name-complex="Arial3" style:font-weight-complex="bold"/>
    </style:style>
    <style:style style:name="P5" style:family="paragraph" style:parent-style-name="Standard">
      <style:paragraph-properties fo:text-align="center" style:justify-single-word="false"/>
      <style:text-properties style:font-name="Arial" style:text-underline-style="solid" style:text-underline-width="auto" style:text-underline-color="font-color" fo:font-weight="bold" officeooo:paragraph-rsid="00104291" style:font-weight-asian="bold" style:font-name-complex="Arial3" style:font-weight-complex="bold"/>
    </style:style>
    <style:style style:name="P6" style:family="paragraph" style:parent-style-name="Standard">
      <style:paragraph-properties fo:text-align="justify" style:justify-single-word="false"/>
      <style:text-properties style:font-name="Arial" style:text-underline-style="solid" style:text-underline-width="auto" style:text-underline-color="font-color" fo:font-weight="bold" officeooo:paragraph-rsid="00104291" style:font-weight-asian="bold" style:font-name-complex="Arial3" style:font-weight-complex="bold"/>
    </style:style>
    <style:style style:name="P7" style:family="paragraph" style:parent-style-name="Standard">
      <style:paragraph-properties fo:text-align="justify" style:justify-single-word="false"/>
      <style:text-properties style:font-name="Arial" style:text-underline-style="solid" style:text-underline-width="auto" style:text-underline-color="font-color" officeooo:paragraph-rsid="00104291" style:font-name-complex="Arial3"/>
    </style:style>
    <style:style style:name="P8" style:family="paragraph" style:parent-style-name="Standard">
      <style:paragraph-properties fo:text-align="justify" style:justify-single-word="false"/>
      <style:text-properties style:font-name="Arial" style:text-underline-style="none" fo:font-weight="bold" officeooo:paragraph-rsid="00104291" style:font-weight-asian="bold" style:font-name-complex="Arial3" style:font-weight-complex="bold"/>
    </style:style>
    <style:style style:name="P9" style:family="paragraph" style:parent-style-name="Standard">
      <style:paragraph-properties fo:text-align="justify" style:justify-single-word="false"/>
      <style:text-properties style:font-name="Arial" officeooo:paragraph-rsid="00104291" style:font-name-complex="Arial3"/>
    </style:style>
    <style:style style:name="P10" style:family="paragraph" style:parent-style-name="Standard">
      <style:paragraph-properties fo:text-align="justify" style:justify-single-word="false"/>
      <style:text-properties style:font-name="Arial" fo:font-size="12pt" fo:language="es" fo:country="ES" fo:font-weight="bold" officeooo:paragraph-rsid="00104291" style:font-size-asian="12pt" style:font-weight-asian="bold" style:font-name-complex="Arial3" style:font-size-complex="12pt" style:font-weight-complex="bold"/>
    </style:style>
    <style:style style:name="P11" style:family="paragraph" style:parent-style-name="Standard">
      <style:paragraph-properties fo:text-align="justify" style:justify-single-word="false"/>
      <style:text-properties fo:font-variant="normal" fo:text-transform="none" fo:color="#000000" style:text-line-through-style="none" style:text-line-through-type="none" style:font-name="Arial" fo:font-size="11pt" fo:font-style="normal" style:text-underline-style="none" fo:font-weight="bold" officeooo:rsid="000d1fb4" officeooo:paragraph-rsid="00104291" style:font-name-asian="Arial3" style:font-size-asian="11pt" style:font-style-asian="normal" style:font-weight-asian="bold" style:font-name-complex="Arial3" style:font-size-complex="11pt" style:font-weight-complex="bold"/>
    </style:style>
    <style:style style:name="P12" style:family="paragraph" style:parent-style-name="Standard">
      <style:paragraph-properties fo:text-align="justify" style:justify-single-word="false"/>
      <style:text-properties officeooo:paragraph-rsid="00104291"/>
    </style:style>
    <style:style style:name="P13" style:family="paragraph" style:parent-style-name="Standard">
      <style:paragraph-properties fo:text-align="justify" style:justify-single-word="false"/>
      <style:text-properties officeooo:paragraph-rsid="001193fe"/>
    </style:style>
    <style:style style:name="P14"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be61f" officeooo:paragraph-rsid="00104291" style:font-size-asian="12pt" style:language-asian="es" style:country-asian="ES" style:font-style-asian="normal" style:font-weight-asian="normal" style:font-name-complex="Arial3" style:font-size-complex="12pt" style:font-weight-complex="normal"/>
    </style:style>
    <style:style style:name="P15"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be61f" officeooo:paragraph-rsid="0010ad5c" style:font-size-asian="12pt" style:language-asian="es" style:country-asian="ES" style:font-style-asian="normal" style:font-weight-asian="normal" style:font-name-complex="Arial3" style:font-size-complex="12pt" style:font-weight-complex="normal"/>
    </style:style>
    <style:style style:name="P16"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be61f" officeooo:paragraph-rsid="00132595" style:font-size-asian="12pt" style:language-asian="es" style:country-asian="ES" style:font-style-asian="normal" style:font-weight-asian="normal" style:font-name-complex="Arial3" style:font-size-complex="12pt" style:font-weight-complex="normal"/>
    </style:style>
    <style:style style:name="P17"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193fe" officeooo:paragraph-rsid="0010ad5c" style:font-size-asian="12pt" style:language-asian="es" style:country-asian="ES" style:font-style-asian="normal" style:font-weight-asian="normal" style:font-name-complex="Arial3" style:font-size-complex="12pt" style:font-weight-complex="normal"/>
    </style:style>
    <style:style style:name="P18"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493bc" officeooo:paragraph-rsid="001493bc" style:font-size-asian="12pt" style:language-asian="es" style:country-asian="ES" style:font-style-asian="normal" style:font-weight-asian="normal" style:font-name-complex="Arial3" style:font-size-complex="12pt" style:font-weight-complex="normal"/>
    </style:style>
    <style:style style:name="P19"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5c5ec" officeooo:paragraph-rsid="0015c5ec" style:font-size-asian="12pt" style:language-asian="es" style:country-asian="ES" style:font-style-asian="normal" style:font-weight-asian="normal" style:font-name-complex="Arial3" style:font-size-complex="12pt" style:font-weight-complex="normal"/>
    </style:style>
    <style:style style:name="P20" style:family="paragraph" style:parent-style-name="Standard">
      <style:paragraph-properties fo:text-align="justify" style:justify-single-word="false"/>
      <style:text-properties fo:color="#000000" style:font-name="Arial" fo:font-size="12pt" fo:language="es" fo:country="AR" fo:font-style="normal" style:text-underline-style="none" fo:font-weight="bold" officeooo:rsid="001be61f" officeooo:paragraph-rsid="00104291" style:font-size-asian="12pt" style:language-asian="es" style:country-asian="ES" style:font-style-asian="normal" style:font-weight-asian="bold" style:font-name-complex="Arial3" style:font-size-complex="12pt" style:font-weight-complex="bold"/>
    </style:style>
    <style:style style:name="P21" style:family="paragraph" style:parent-style-name="Standard">
      <style:paragraph-properties fo:text-align="justify" style:justify-single-word="false"/>
      <style:text-properties style:font-name="Arial2" officeooo:paragraph-rsid="001193fe"/>
    </style:style>
    <style:style style:name="P22" style:family="paragraph" style:parent-style-name="normal">
      <style:paragraph-properties fo:margin-top="0.423cm" fo:margin-bottom="0cm" loext:contextual-spacing="false" fo:line-height="100%" fo:text-align="center" style:justify-single-word="false"/>
      <style:text-properties style:font-name="arial" fo:font-size="12pt" fo:font-weight="bold" officeooo:rsid="001aa682" officeooo:paragraph-rsid="00104291" style:font-name-asian="Arial3" style:font-size-asian="12pt" style:font-weight-asian="bold" style:font-name-complex="Arial3" style:font-size-complex="12pt" style:font-weight-complex="normal"/>
    </style:style>
    <style:style style:name="P23" style:family="paragraph" style:parent-style-name="Standard">
      <style:paragraph-properties fo:margin-top="0cm" fo:margin-bottom="0.499cm" loext:contextual-spacing="false" fo:line-height="150%" fo:text-align="justify" style:justify-single-word="false"/>
      <style:text-properties fo:color="#000000" style:font-name="Arial" fo:font-size="12pt" fo:language="es" fo:country="AR" fo:font-style="normal" style:text-underline-style="none" fo:font-weight="normal" officeooo:rsid="001be61f" officeooo:paragraph-rsid="00104291" style:font-size-asian="12pt" style:language-asian="es" style:country-asian="ES" style:font-style-asian="normal" style:font-weight-asian="normal" style:font-name-complex="Arial3" style:font-size-complex="12pt" style:font-weight-complex="normal"/>
    </style:style>
    <style:style style:name="P24" style:family="paragraph" style:parent-style-name="List_20_Paragraph" style:list-style-name="WWNum1">
      <style:paragraph-properties fo:margin-left="0cm" fo:margin-right="0cm" fo:text-align="justify" style:justify-single-word="false" fo:text-indent="0cm" style:auto-text-indent="false"/>
      <style:text-properties style:font-name="Arial" fo:font-size="12pt" officeooo:paragraph-rsid="00104291" style:font-size-asian="12pt" style:font-name-complex="Arial3" style:font-size-complex="12pt"/>
    </style:style>
    <style:style style:name="P25" style:family="paragraph" style:parent-style-name="Standard">
      <style:paragraph-properties fo:text-align="justify" style:justify-single-word="false"/>
      <style:text-properties style:font-name="Arial" style:text-underline-style="none" fo:font-weight="bold" officeooo:paragraph-rsid="001193fe" style:font-weight-asian="bold" style:font-name-complex="Arial3" style:font-weight-complex="bold"/>
    </style:style>
    <style:style style:name="P26" style:family="paragraph" style:parent-style-name="Standard">
      <style:paragraph-properties fo:text-align="justify" style:justify-single-word="false"/>
      <style:text-properties style:font-name="Arial" officeooo:paragraph-rsid="00104291" style:font-name-complex="Arial3"/>
    </style:style>
    <style:style style:name="P27" style:family="paragraph" style:parent-style-name="Standard">
      <style:paragraph-properties fo:text-align="justify" style:justify-single-word="false"/>
      <style:text-properties style:font-name="Arial" officeooo:paragraph-rsid="001a6b99" style:font-name-complex="Arial3"/>
    </style:style>
    <style:style style:name="P28" style:family="paragraph" style:parent-style-name="Standard">
      <style:paragraph-properties fo:text-align="justify" style:justify-single-word="false"/>
      <style:text-properties style:font-name="Arial" officeooo:paragraph-rsid="001b8efe" style:font-name-complex="Arial3"/>
    </style:style>
    <style:style style:name="P29"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04291" officeooo:paragraph-rsid="001193fe" style:font-size-asian="12pt" style:language-asian="es" style:country-asian="ES" style:font-style-asian="normal" style:font-weight-asian="normal" style:font-name-complex="Arial3" style:font-size-complex="12pt" style:font-weight-complex="normal"/>
    </style:style>
    <style:style style:name="P30" style:family="paragraph" style:parent-style-name="Standard">
      <style:paragraph-properties fo:text-align="justify" style:justify-single-word="false"/>
      <style:text-properties fo:color="#000000" style:font-name="Arial" fo:font-size="12pt" fo:language="es" fo:country="AR" fo:font-style="normal" style:text-underline-style="none" fo:font-weight="normal" officeooo:rsid="001be61f" officeooo:paragraph-rsid="00104291" style:font-size-asian="12pt" style:language-asian="es" style:country-asian="ES" style:font-style-asian="normal" style:font-weight-asian="normal" style:font-name-complex="Arial3" style:font-size-complex="12pt" style:font-weight-complex="normal"/>
    </style:style>
    <style:style style:name="P31" style:family="paragraph" style:parent-style-name="Standard">
      <style:paragraph-properties fo:text-align="justify" style:justify-single-word="false"/>
      <style:text-properties fo:color="#000000" style:font-name="Arial" fo:font-size="12pt" fo:language="es" fo:country="AR" fo:font-style="normal" style:text-underline-style="none" fo:font-weight="bold" officeooo:rsid="001be61f" officeooo:paragraph-rsid="00104291" style:font-size-asian="12pt" style:language-asian="es" style:country-asian="ES" style:font-style-asian="normal" style:font-weight-asian="bold" style:font-name-complex="Arial3" style:font-size-complex="12pt" style:font-weight-complex="bold"/>
    </style:style>
    <style:style style:name="P32" style:family="paragraph" style:parent-style-name="Standard">
      <style:paragraph-properties fo:text-align="justify" style:justify-single-word="false"/>
      <style:text-properties officeooo:paragraph-rsid="001c3738"/>
    </style:style>
    <style:style style:name="P33" style:family="paragraph" style:parent-style-name="normal" style:list-style-name="WWNum1">
      <style:paragraph-properties fo:margin-left="0cm" fo:margin-right="0cm" fo:text-align="justify" style:justify-single-word="false" fo:text-indent="0cm" style:auto-text-indent="false"/>
      <style:text-properties style:font-name="Arial" fo:font-size="12pt" officeooo:rsid="001ee690" officeooo:paragraph-rsid="001193fe" style:font-size-asian="12pt" style:font-name-complex="Arial3" style:font-size-complex="12pt"/>
    </style:style>
    <style:style style:name="T1" style:family="text">
      <style:text-properties officeooo:rsid="0017cd17"/>
    </style:style>
    <style:style style:name="T2" style:family="text">
      <style:text-properties officeooo:rsid="002b4831"/>
    </style:style>
    <style:style style:name="T3" style:family="text">
      <style:text-properties fo:color="#000000" fo:font-size="12pt" fo:language="es" fo:country="AR" fo:font-style="normal" style:text-underline-style="none" fo:font-weight="normal" officeooo:rsid="00418f3b" style:font-size-asian="12pt" style:language-asian="es" style:country-asian="ES" style:font-style-asian="normal" style:font-weight-asian="normal" style:font-size-complex="12pt" style:font-weight-complex="normal"/>
    </style:style>
    <style:style style:name="T4" style:family="text">
      <style:text-properties fo:color="#000000" fo:font-size="12pt" fo:language="es" fo:country="AR" fo:font-style="normal" style:text-underline-style="none" fo:font-weight="normal" officeooo:rsid="00160922" style:font-size-asian="12pt" style:language-asian="es" style:country-asian="ES" style:font-style-asian="normal" style:font-weight-asian="normal" style:font-size-complex="12pt" style:font-weight-complex="normal"/>
    </style:style>
    <style:style style:name="T5" style:family="text">
      <style:text-properties fo:color="#000000" fo:font-size="12pt" fo:language="es" fo:country="AR" fo:font-style="normal" style:text-underline-style="none" fo:font-weight="normal" officeooo:rsid="001a0b76" style:font-size-asian="12pt" style:language-asian="es" style:country-asian="ES" style:font-style-asian="normal" style:font-weight-asian="normal" style:font-size-complex="12pt" style:font-weight-complex="normal"/>
    </style:style>
    <style:style style:name="T6" style:family="text">
      <style:text-properties fo:color="#000000" fo:font-size="12pt" fo:language="es" fo:country="AR" fo:font-style="normal" style:text-underline-style="none" fo:font-weight="normal" officeooo:rsid="00162daa" style:font-size-asian="12pt" style:language-asian="es" style:country-asian="ES" style:font-style-asian="normal" style:font-weight-asian="normal" style:font-size-complex="12pt" style:font-weight-complex="normal"/>
    </style:style>
    <style:style style:name="T7" style:family="text">
      <style:text-properties fo:color="#000000" fo:font-size="12pt" fo:language="es" fo:country="AR" fo:font-style="normal" style:text-underline-style="none" fo:font-weight="normal" officeooo:rsid="00104291" style:font-size-asian="12pt" style:language-asian="es" style:country-asian="ES" style:font-style-asian="normal" style:font-weight-asian="normal" style:font-size-complex="12pt" style:font-weight-complex="normal"/>
    </style:style>
    <style:style style:name="T8" style:family="text">
      <style:text-properties fo:color="#000000" fo:font-size="12pt" fo:language="es" fo:country="AR" fo:font-style="normal" style:text-underline-style="none" fo:font-weight="normal" officeooo:rsid="001193fe" style:font-size-asian="12pt" style:language-asian="es" style:country-asian="ES" style:font-style-asian="normal" style:font-weight-asian="normal" style:font-size-complex="12pt" style:font-weight-complex="normal"/>
    </style:style>
    <style:style style:name="T9" style:family="text">
      <style:text-properties fo:color="#000000" fo:font-size="12pt" fo:language="es" fo:country="AR" fo:font-style="normal" style:text-underline-style="none" fo:font-weight="normal" officeooo:rsid="00186faf" style:font-size-asian="12pt" style:language-asian="es" style:country-asian="ES" style:font-style-asian="normal" style:font-weight-asian="normal" style:font-size-complex="12pt" style:font-weight-complex="normal"/>
    </style:style>
    <style:style style:name="T10" style:family="text">
      <style:text-properties fo:color="#000000" fo:font-size="12pt" fo:language="es" fo:country="AR" fo:font-style="normal" style:text-underline-style="none" fo:font-weight="normal" officeooo:rsid="001a6b99" style:font-size-asian="12pt" style:language-asian="es" style:country-asian="ES" style:font-style-asian="normal" style:font-weight-asian="normal" style:font-size-complex="12pt" style:font-weight-complex="normal"/>
    </style:style>
    <style:style style:name="T11" style:family="text">
      <style:text-properties fo:color="#000000" fo:font-size="12pt" fo:language="es" fo:country="AR" fo:font-style="normal" style:text-underline-style="none" fo:font-weight="normal" officeooo:rsid="001be61f" style:font-size-asian="12pt" style:language-asian="es" style:country-asian="ES" style:font-style-asian="normal" style:font-weight-asian="normal" style:font-size-complex="12pt" style:font-weight-complex="normal"/>
    </style:style>
    <style:style style:name="T12" style:family="text">
      <style:text-properties fo:color="#000000" fo:font-size="12pt" fo:language="es" fo:country="AR" fo:font-style="normal" style:text-underline-style="none" fo:font-weight="normal" officeooo:rsid="001b8efe" style:font-size-asian="12pt" style:language-asian="es" style:country-asian="ES" style:font-style-asian="normal" style:font-weight-asian="normal" style:font-size-complex="12pt" style:font-weight-complex="normal"/>
    </style:style>
    <style:style style:name="T13" style:family="text">
      <style:text-properties fo:color="#000000" style:font-name="Arial" fo:font-size="12pt" fo:language="es" fo:country="AR" fo:font-style="normal" style:text-underline-style="none" fo:font-weight="normal" officeooo:rsid="00418f3b" style:font-size-asian="12pt" style:language-asian="es" style:country-asian="ES" style:font-style-asian="normal" style:font-weight-asian="normal" style:font-name-complex="Arial3" style:font-size-complex="12pt" style:font-weight-complex="normal"/>
    </style:style>
    <style:style style:name="T14" style:family="text">
      <style:text-properties fo:color="#000000" style:font-name="Arial" fo:font-size="12pt" fo:language="es" fo:country="AR" fo:font-style="normal" style:text-underline-style="none" fo:font-weight="normal" officeooo:rsid="00160922" style:font-size-asian="12pt" style:language-asian="es" style:country-asian="ES" style:font-style-asian="normal" style:font-weight-asian="normal" style:font-name-complex="Arial3" style:font-size-complex="12pt" style:font-weight-complex="normal"/>
    </style:style>
    <style:style style:name="T15" style:family="text">
      <style:text-properties fo:color="#000000" style:font-name="Arial" fo:font-size="12pt" fo:language="es" fo:country="AR" fo:font-style="normal" style:text-underline-style="none" fo:font-weight="normal" officeooo:rsid="001a0b76" style:font-size-asian="12pt" style:language-asian="es" style:country-asian="ES" style:font-style-asian="normal" style:font-weight-asian="normal" style:font-name-complex="Arial3" style:font-size-complex="12pt" style:font-weight-complex="normal"/>
    </style:style>
    <style:style style:name="T16" style:family="text">
      <style:text-properties fo:color="#000000" style:font-name="Arial" fo:font-size="12pt" fo:language="es" fo:country="AR" fo:font-style="normal" style:text-underline-style="none" fo:font-weight="normal" officeooo:rsid="00162daa" style:font-size-asian="12pt" style:language-asian="es" style:country-asian="ES" style:font-style-asian="normal" style:font-weight-asian="normal" style:font-name-complex="Arial3" style:font-size-complex="12pt" style:font-weight-complex="normal"/>
    </style:style>
    <style:style style:name="T17" style:family="text">
      <style:text-properties fo:color="#000000" style:font-name="Arial" fo:font-size="12pt" fo:language="es" fo:country="AR" fo:font-style="normal" style:text-underline-style="none" fo:font-weight="normal" officeooo:rsid="00104291" style:font-size-asian="12pt" style:language-asian="es" style:country-asian="ES" style:font-style-asian="normal" style:font-weight-asian="normal" style:font-name-complex="Arial3" style:font-size-complex="12pt" style:font-weight-complex="normal"/>
    </style:style>
    <style:style style:name="T18" style:family="text">
      <style:text-properties fo:color="#000000" style:font-name="Arial" fo:font-size="12pt" fo:language="es" fo:country="AR" fo:font-style="normal" style:text-underline-style="none" fo:font-weight="normal" officeooo:rsid="001193fe" style:font-size-asian="12pt" style:language-asian="es" style:country-asian="ES" style:font-style-asian="normal" style:font-weight-asian="normal" style:font-name-complex="Arial3" style:font-size-complex="12pt" style:font-weight-complex="normal"/>
    </style:style>
    <style:style style:name="T19" style:family="text">
      <style:text-properties fo:color="#000000" style:font-name="Arial" fo:font-size="12pt" fo:language="es" fo:country="AR" fo:font-style="normal" style:text-underline-style="none" fo:font-weight="normal" officeooo:rsid="001be61f" style:font-size-asian="12pt" style:language-asian="es" style:country-asian="ES" style:font-style-asian="normal" style:font-weight-asian="normal" style:font-name-complex="Arial3" style:font-size-complex="12pt" style:font-weight-complex="normal"/>
    </style:style>
    <style:style style:name="T20" style:family="text">
      <style:text-properties fo:color="#000000" style:font-name="Arial" fo:font-size="12pt" fo:language="es" fo:country="AR" fo:font-style="normal" style:text-underline-style="none" fo:font-weight="normal" officeooo:rsid="001a6b99" style:font-size-asian="12pt" style:language-asian="es" style:country-asian="ES" style:font-style-asian="normal" style:font-weight-asian="normal" style:font-name-complex="Arial3" style:font-size-complex="12pt" style:font-weight-complex="normal"/>
    </style:style>
    <style:style style:name="T21" style:family="text">
      <style:text-properties fo:color="#000000" style:font-name="Arial" fo:font-size="12pt" fo:language="es" fo:country="AR" fo:font-style="normal" style:text-underline-style="none" fo:font-weight="normal" officeooo:rsid="00186faf" style:font-size-asian="12pt" style:language-asian="es" style:country-asian="ES" style:font-style-asian="normal" style:font-weight-asian="normal" style:font-name-complex="Arial3" style:font-size-complex="12pt" style:font-weight-complex="normal"/>
    </style:style>
    <style:style style:name="T22" style:family="text">
      <style:text-properties fo:color="#000000" style:font-name="Arial" fo:font-size="12pt" fo:language="es" fo:country="AR" fo:font-style="normal" style:text-underline-style="none" fo:font-weight="normal" officeooo:rsid="001b8efe" style:font-size-asian="12pt" style:language-asian="es" style:country-asian="ES" style:font-style-asian="normal" style:font-weight-asian="normal" style:font-name-complex="Arial3" style:font-size-complex="12pt" style:font-weight-complex="normal"/>
    </style:style>
    <style:style style:name="T23" style:family="text">
      <style:text-properties style:font-name="Arial" fo:font-size="12pt" style:font-size-asian="12pt" style:font-name-complex="Arial3" style:font-size-complex="12pt"/>
    </style:style>
    <style:style style:name="T24" style:family="text">
      <style:text-properties style:font-name="Arial" fo:font-size="12pt" officeooo:rsid="00166708" style:font-size-asian="12pt" style:font-name-complex="Arial3" style:font-size-complex="12pt"/>
    </style:style>
    <style:style style:name="T25" style:family="text">
      <style:text-properties style:font-name="Arial" fo:font-size="12pt" officeooo:rsid="001ee690" style:font-size-asian="12pt" style:font-name-complex="Arial3" style:font-size-complex="12pt"/>
    </style:style>
    <style:style style:name="T26" style:family="text">
      <style:text-properties style:font-name="Arial" fo:font-weight="bold" style:font-weight-asian="bold" style:font-name-complex="Arial3" style:font-weight-complex="bold"/>
    </style:style>
    <style:style style:name="T27" style:family="text">
      <style:text-properties style:font-name="Arial" fo:font-weight="bold" officeooo:rsid="00184b55" style:font-weight-asian="bold" style:font-name-complex="Arial3" style:font-weight-complex="bold"/>
    </style:style>
    <style:style style:name="T28" style:family="text">
      <style:text-properties style:font-name="Arial" style:font-name-complex="Arial3"/>
    </style:style>
    <style:style style:name="T29" style:family="text">
      <style:text-properties style:font-name="Arial" officeooo:rsid="001978cd" style:font-name-complex="Arial3"/>
    </style:style>
    <style:style style:name="T30" style:family="text">
      <style:text-properties officeooo:rsid="001193fe"/>
    </style:style>
    <style:style style:name="T31" style:family="text">
      <style:text-properties style:font-name="Arial2"/>
    </style:style>
    <style:style style:name="T32" style:family="text">
      <style:text-properties style:font-name="Arial2" officeooo:rsid="0015c5ec"/>
    </style:style>
    <style:style style:name="T33" style:family="text">
      <style:text-properties officeooo:rsid="00132595"/>
    </style:style>
    <style:style style:name="T34" style:family="text">
      <style:text-properties officeooo:rsid="001493bc"/>
    </style:style>
    <style:style style:name="T35" style:family="text">
      <style:text-properties officeooo:rsid="001be61f"/>
    </style:style>
    <style:style style:name="T36" style:family="text">
      <style:text-properties officeooo:rsid="0015c5ec"/>
    </style:style>
    <style:style style:name="T37" style:family="text">
      <style:text-properties officeooo:rsid="00418f3b"/>
    </style:style>
    <style:style style:name="T38" style:family="text">
      <style:text-properties officeooo:rsid="00160922"/>
    </style:style>
    <style:style style:name="T39" style:family="text">
      <style:text-properties officeooo:rsid="001a0b76"/>
    </style:style>
    <style:style style:name="T40" style:family="text">
      <style:text-properties officeooo:rsid="00162daa"/>
    </style:style>
    <style:style style:name="T41" style:family="text">
      <style:text-properties officeooo:rsid="00104291"/>
    </style:style>
    <style:style style:name="T42" style:family="text">
      <style:text-properties officeooo:rsid="001a6b99"/>
    </style:style>
    <style:style style:name="T43" style:family="text">
      <style:text-properties officeooo:rsid="001c3738"/>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PROYECTO DE <text:span text:style-name="T2">DECLARACIÓN</text:span></text:p>
      <text:p text:style-name="P3"/>
      <text:p text:style-name="P5"/>
      <text:p text:style-name="P6"/>
      <text:p text:style-name="P25">DESCRIPCIÓN SINTÉTICA</text:p>
      <text:p text:style-name="P29"/>
      <text:p text:style-name="P29"/>
      <text:p text:style-name="P28"><text:span text:style-name="T3">Declarar de Interés</text:span><text:span text:style-name="T4"> </text:span><text:span text:style-name="T5">c</text:span><text:span text:style-name="T6">ultural, </text:span><text:span text:style-name="T5">comunitario y </text:span><text:span text:style-name="T6">social </text:span><text:span text:style-name="T4">la</text:span><text:span text:style-name="T7">s actividades dinámicas recreativas</text:span><text:span text:style-name="T6"> </text:span><text:span text:style-name="T7">para fortalecer la movilidad y los vínculos de los adultos mayores</text:span><text:span text:style-name="T8"> </text:span><text:span text:style-name="T10">realizadas por los agentes sanitarios </text:span><text:span text:style-name="T9">del Hospital Artemides Zatti </text:span><text:span text:style-name="T10"><text:s/></text:span><text:span text:style-name="T12">Monica </text:span><text:span text:style-name="T11">Alzamendi </text:span><text:span text:style-name="T12">y</text:span><text:span text:style-name="T11"> </text:span><text:span text:style-name="T12">Silvana</text:span><text:span text:style-name="T11"> Pacheco</text:span><text:span text:style-name="T8"> en el Centro de Jubilados y pensionados de Viedma </text:span></text:p>
      <text:p text:style-name="P27"><text:span text:style-name="T7"/></text:p>
      <text:p text:style-name="P27"><text:span text:style-name="T8"/></text:p>
      <text:p text:style-name="P23"/>
      <text:p text:style-name="P9"/>
      <text:p text:style-name="P8"/>
      <text:p text:style-name="P25">ANTECEDENTES</text:p>
      <text:p text:style-name="P25"/>
      <text:p text:style-name="P13"><text:span text:style-name="T23">- Ordenanza </text:span><text:span text:style-name="T24">N</text:span><text:span text:style-name="T23">° </text:span><text:span text:style-name="T25">7062</text:span></text:p>
      <text:p text:style-name="P13">-<text:span text:style-name="T31"> </text:span><text:span text:style-name="T32">Artículo 36 de la </text:span><text:span text:style-name="T31">Carta Orgánica Municipal.</text:span></text:p>
      <text:p text:style-name="P21">- <text:span text:style-name="T36">Artículo 37 de la </text:span>Carta Orgánica Municipal.</text:p>
      <text:list xml:id="list4196624972" text:style-name="WWNum1">
        <text:list-header>
          <text:p text:style-name="P33"/>
          <text:p text:style-name="P24"/>
        </text:list-header>
      </text:list>
      <text:p text:style-name="P2"/>
      <text:p text:style-name="P7"/>
      <text:p text:style-name="P8">FUNDAMENTOS</text:p>
      <text:p text:style-name="P6"/>
      <text:p text:style-name="P6"/>
      <text:p text:style-name="P19">El presente proyecto tiene por finalidad declarar de <text:span text:style-name="T37">Interés</text:span><text:span text:style-name="T38"> </text:span><text:span text:style-name="T39">c</text:span><text:span text:style-name="T40">ultural, </text:span><text:span text:style-name="T39">comunitario y </text:span><text:span text:style-name="T40">social </text:span><text:span text:style-name="T38">la</text:span><text:span text:style-name="T41">s actividades dinámicas recreativas</text:span><text:span text:style-name="T40"> </text:span><text:span text:style-name="T41">para fortalecer la movilidad y los vínculos de los adultos mayores</text:span><text:span text:style-name="T30"> en el Centro de Jubilados y pensionados de Viedma.</text:span></text:p>
      <text:p text:style-name="P10"/>
      <text:p text:style-name="P15">La vida es el periodo que incluye todos los eventos desde la concepción hasta la muerte, el envejecimiento es la última etapa de la vida en el que las funciones mentales y físicas se presentan en declive. Es difícil determinar cuando comienza el periodo de la tercera edad, la edad cronológica no define el envejecimiento, depende de numerosos factores que inciden en la vida que ha llevado cada persona.</text:p>
      <text:p text:style-name="P15"/>
      <text:p text:style-name="P16">Los adultos mayores son un grupo vulnerable de la población y su densidad demográfica crece continuamente. Ante este suceso surge la necesidad de brindar condiciones para favorecer y tener una mejor calidad de vida. </text:p>
      <text:p text:style-name="P16"/>
      <text:p text:style-name="P16"><text:span text:style-name="T33">Es importante</text:span> poner en práctica un conjunto de acciones para motivarlos y cambiar la percepción de la sociedad hacia ellos.</text:p>
      <text:p text:style-name="P15"/>
      <text:p text:style-name="P15">En esta etapa de la vida los adultos mayores están liberados de sus obligaciones y tienen mucho tiempo libre, <text:span text:style-name="T33">se necesita</text:span> acompañar<text:span text:style-name="T33">los</text:span> y brindarles oportunidades placenteras que contribuyan a su bienestar, favorezcan el nivel de inserción en la sociedad y dar la <text:soft-page-break/>oportunidad de seguir siendo parte del sistema productivo en actividades que le permitan sentirse útil.</text:p>
      <text:p text:style-name="P15"/>
      <text:p text:style-name="P15">La recreación en el adulto mayor estimula las capacidades físicas, la sociabilidad y la autonomía, de esta manera mejora la auto imagen social. Las actividades lúdicas incluidas en el ejercicio físico son un aspecto básico y necesario para un estilo de vida necesario, dependiendo de las necesidades y condiciones de cada persona.</text:p>
      <text:p text:style-name="P15"/>
      <text:p text:style-name="P15">Joffre Dumazedier, psicólogo francés, definió a la recreación como el conjunto de ocupaciones a la que el hombre puede entregarse a su antojo, para descansar, divertirse o desarrollar su información o su formación desinteresada tras haberse liberado de sus obligaciones profesionales, familiares o sociales. Es conocida por las tres “D” Descanso, Diversión y Desarrollo.</text:p>
      <text:p text:style-name="P17"/>
      <text:p text:style-name="P14"/>
      <text:p text:style-name="P14"/>
      <text:p text:style-name="P20">Objetivo general</text:p>
      <text:p text:style-name="P20"/>
      <text:p text:style-name="P14">Promover, sensibilizar y llevar a la práctica la recreación favoreciendo la participación y socialización entre las personas de la tercera edad con un carácter educativo, profiláctico y sistemático, favoreciendo el mantenimiento de la salud al brindarles movimiento, alegría y elevación de autoestima para un mejor desarrollo social, psicológico y físico.</text:p>
      <text:p text:style-name="P14"/>
      <text:p text:style-name="P20">Objetivo especifico</text:p>
      <text:p text:style-name="P20"/>
      <text:p text:style-name="P14"><text:s text:c="3"/>• Ocupar el tiempo libre en actividades físicas, recreativas y culturales que favorezcan las relaciones interpersonales de los participantes.</text:p>
      <text:p text:style-name="P14"><text:s text:c="4"/>• Promover actividades de integración social</text:p>
      <text:p text:style-name="P14"><text:s text:c="4"/>• Oportunidad de seguir aprendiendo</text:p>
      <text:p text:style-name="P14"><text:s text:c="4"/>• Promover hábitos saludables</text:p>
      <text:p text:style-name="P14"><text:s text:c="4"/>• Realizar o brindar movimientos de la vida diaria</text:p>
      <text:p text:style-name="P14"><text:s text:c="4"/>• Preservar la autonomía a pesar de la edad</text:p>
      <text:p text:style-name="P20"/>
      <text:p text:style-name="P20">Contenidos o actividad</text:p>
      <text:p text:style-name="P20"/>
      <text:p text:style-name="P14"><text:s text:c="4"/>• Flexibilidad y estiramiento</text:p>
      <text:p text:style-name="P14"><text:s text:c="4"/>• Movilidad articular</text:p>
      <text:p text:style-name="P14"><text:s text:c="4"/>• Respiración</text:p>
      <text:p text:style-name="P14"><text:s text:c="4"/>• Relajación</text:p>
      <text:p text:style-name="P14"><text:s text:c="4"/>• Precisión</text:p>
      <text:p text:style-name="P14"><text:s text:c="4"/>• Memoria</text:p>
      <text:p text:style-name="P14"><text:s text:c="4"/>• Juegos</text:p>
      <text:p text:style-name="P14"><text:s text:c="4"/>• Baile</text:p>
      <text:p text:style-name="P14"><text:s text:c="4"/>• Ejercicios</text:p>
      <text:p text:style-name="P14"><text:s text:c="4"/>• Risa e integración</text:p>
      <text:p text:style-name="P14"/>
      <text:p text:style-name="P14"/>
      <text:p text:style-name="P20">Metodología</text:p>
      <text:p text:style-name="P14"/>
      <text:p text:style-name="P14">Charla de salud con tema designado para la fecha</text:p>
      <text:p text:style-name="P14"><text:soft-page-break/><text:s text:c="4"/>• Asignación de tareas libre a elección, con rotación</text:p>
      <text:p text:style-name="P14"><text:s text:c="4"/>• Explicación y demostración de cada actividad. Según uso de elemento</text:p>
      <text:p text:style-name="P14"><text:s text:c="4"/>• Seguimiento constante a cada participante por puesto asignado</text:p>
      <text:p text:style-name="P14"><text:s text:c="4"/>• Descanso y recuperación al finalizar el encuentro diario</text:p>
      <text:p text:style-name="P14"><text:s text:c="4"/>• Hidratación permanente</text:p>
      <text:p text:style-name="P14"><text:s text:c="4"/>• Reflexión y puesta en común al finalizar cada jornada</text:p>
      <text:p text:style-name="P14"/>
      <text:p text:style-name="P20">Recursos </text:p>
      <text:p text:style-name="P20"/>
      <text:p text:style-name="P14">Infraestructura: salón chico del Centro de Jubilados y pensionados de la ciudad de Viedma ubicado en calle Belgrano 1581 a préstamo, sin costo.</text:p>
      <text:p text:style-name="P14"/>
      <text:p text:style-name="P14"/>
      <text:p text:style-name="P20">Recursos materiales </text:p>
      <text:p text:style-name="P14"><text:s text:c="3"/>• Mesas, sillas, agua, sanitarios e iluminación son brindadas por el Centro de Jubilados y Pensionados de Viedma (sin costo)</text:p>
      <text:p text:style-name="P14"><text:s text:c="3"/>• Parlante</text:p>
      <text:p text:style-name="P14"><text:s text:c="3"/>• Música </text:p>
      <text:p text:style-name="P14"><text:s text:c="3"/>• Juegos de mesa damas, juegos de cartas, loteria, Juegos de memoria, rompecabezas, dominó, ta-te-ti</text:p>
      <text:p text:style-name="P14"><text:s text:c="3"/>• Pelotas de peloteros</text:p>
      <text:p text:style-name="P14"><text:s text:c="3"/>• Pelotas de ping pong </text:p>
      <text:p text:style-name="P14"><text:s text:c="3"/>• Pelotas de trapo</text:p>
      <text:p text:style-name="P14"><text:s text:c="3"/>• Aros pequeños</text:p>
      <text:p text:style-name="P14"><text:s text:c="3"/>• Bolitas</text:p>
      <text:p text:style-name="P14"><text:s text:c="2"/>• Material reciclado botellas plásticas descartables, tapas de botellas, cartón, tubos de cartón, tubos pvc, maderas, latas </text:p>
      <text:p text:style-name="P14"><text:s text:c="3"/>• Pintura, goma eva, cinta de empaque, papel, tijera, plasticola, posavasos, stickers. </text:p>
      <text:p text:style-name="P14"><text:s text:c="3"/>• Pinzas, broches, hilo.</text:p>
      <text:p text:style-name="P14"><text:s text:c="3"/>• Servicio de internet</text:p>
      <text:p text:style-name="P14"><text:s text:c="3"/>• Servicio de telefonía</text:p>
      <text:p text:style-name="P14"><text:s text:c="3"/>• Computadora</text:p>
      <text:p text:style-name="P14"><text:s text:c="3"/>• Fotocopiadora</text:p>
      <text:p text:style-name="P14"><text:s text:c="3"/>• Agua fría</text:p>
      <text:p text:style-name="P14"><text:s text:c="3"/>• Papel higiénico</text:p>
      <text:p text:style-name="P14"><text:s text:c="3"/>• Frizelina variedad de colores</text:p>
      <text:p text:style-name="P14"><text:s text:c="3"/>• Tela</text:p>
      <text:p text:style-name="P14"><text:s text:c="3"/>• Micrófono</text:p>
      <text:p text:style-name="P14"><text:s text:c="3"/>• Elástico</text:p>
      <text:p text:style-name="P14"><text:s text:c="3"/>• Hilo</text:p>
      <text:p text:style-name="P14"><text:s text:c="3"/>• Marcadores</text:p>
      <text:p text:style-name="P14"><text:s text:c="3"/>• Lapicera</text:p>
      <text:p text:style-name="P14"><text:s text:c="3"/>• Lápiz negro</text:p>
      <text:p text:style-name="P14"><text:s text:c="3"/>• Canastos plásticos</text:p>
      <text:p text:style-name="P14"><text:s text:c="3"/>• Baldes plásticos</text:p>
      <text:p text:style-name="P14"><text:s text:c="3"/>• Dado de carton</text:p>
      <text:p text:style-name="P14"><text:s text:c="3"/>• Tensiómetro</text:p>
      <text:p text:style-name="P14"/>
      <text:p text:style-name="P14"/>
      <text:p text:style-name="P20"/>
      <text:p text:style-name="P20"><text:soft-page-break/></text:p>
      <text:p text:style-name="P20">Recursos humano<text:span text:style-name="T34">s</text:span></text:p>
      <text:p text:style-name="P14"/>
      <text:p text:style-name="P14"><text:s text:c="3"/>• Coordinadores 2 Agentes Sanitarios (Alzamendi, Mónica - Pacheco, Silvana). </text:p>
      <text:p text:style-name="P14"/>
      <text:p text:style-name="P14"><text:s text:c="2"/></text:p>
      <text:p text:style-name="P18">Las actividades comenzaron <text:span text:style-name="T33">en </text:span><text:span text:style-name="T42">enero d</text:span><text:span text:style-name="T33">el año 2025 </text:span><text:span text:style-name="T43">y continúan </text:span><text:span text:style-name="T33">hasta la actualidad. </text:span></text:p>
      <text:p text:style-name="P18"/>
      <text:p text:style-name="P18">Las actividades dinámicas recreativas para fortalecer la movilidad y los vínculos de los adultos mayores se dictan los martes y jueves <text:span text:style-name="T43">de</text:span> 15 <text:span text:style-name="T42">a 18 horas</text:span> en el centro de Jubilados y Pensionados de Viedma, calle Belgrano 1581. </text:p>
      <text:p text:style-name="P18"/>
      <text:p text:style-name="P19"/>
      <text:p text:style-name="P14"/>
      <text:p text:style-name="P14"/>
      <text:p text:style-name="P11">POR ELLO:</text:p>
      <text:p text:style-name="P9"/>
      <text:p text:style-name="P4">EL CONCEJO DELIBERANTE DE LA</text:p>
      <text:p text:style-name="P4">CIUDAD DE VIEDMA DECLARA</text:p>
      <text:p text:style-name="P9"/>
      <text:p text:style-name="P6"/>
      <text:p text:style-name="P6"/>
      <text:p text:style-name="P32"><text:span text:style-name="T26">ARTÍCULO 1°.- </text:span><text:span text:style-name="T13">Declarar de Interés</text:span><text:span text:style-name="T14"> </text:span><text:span text:style-name="T15">c</text:span><text:span text:style-name="T16">ultural, </text:span><text:span text:style-name="T15">comunitario y </text:span><text:span text:style-name="T16">social </text:span><text:span text:style-name="T14">la</text:span><text:span text:style-name="T17">s actividades dinámicas recreativas</text:span><text:span text:style-name="T16"> </text:span><text:span text:style-name="T17">para fortalecer la movilidad y los vínculos de los adultos mayores</text:span><text:span text:style-name="T18"> </text:span><text:span text:style-name="T20">realizadas por los agentes sanitarios </text:span><text:span text:style-name="T21">del Hospital Artemides Zatti </text:span><text:span text:style-name="T20"><text:s/></text:span><text:span text:style-name="T22">Mónica </text:span><text:span text:style-name="T19">Alzamendi </text:span><text:span text:style-name="T22">y</text:span><text:span text:style-name="T19"> </text:span><text:span text:style-name="T22">Silvana</text:span><text:span text:style-name="T19"> Pacheco</text:span><text:span text:style-name="T18"> en el Centro de Jubilados y pensionados de Viedma.</text:span></text:p>
      <text:p text:style-name="P32"><text:span text:style-name="T18"/></text:p>
      <text:p text:style-name="P12"><text:span text:style-name="T26">ARTÍCULO </text:span><text:span text:style-name="T27">2</text:span><text:span text:style-name="T26">°.- </text:span><text:span text:style-name="T28"><text:s text:c="3"/></text:span><text:span text:style-name="T29">D</text:span><text:span text:style-name="T28">e Forma.</text:span></text:p>
      <text:p text:style-name="P9"/>
      <text:p text:style-name="P9"/>
      <text:p text:style-name="P9"/>
      <text:p text:style-name="P12"><text:span text:style-name="T26">AUTOR: </text:span><text:span text:style-name="T28">SILVINA FRANCO</text:span></text:p>
      <text:p text:style-name="P9"/>
      <text:p text:style-name="P22"/>
      <text:p text:style-name="P22"/>
      <text:p text:style-name="P22"/>
      <text:p text:style-name="P22"/>
      <text:p text:style-name="P22"/>
      <text:p text:style-name="P22"/>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Symbol" svg:font-family="Symbol" style:font-charset="x-symbol"/>
    <style:font-face style:name="Wingdings" svg:font-family="Wingdings" style:font-charset="x-symbol"/>
    <style:font-face style:name="Arial1" svg:font-family="Arial"/>
    <style:font-face style:name="Courier New" svg:font-family="'Courier New'"/>
    <style:font-face style:name="Lohit Devanagari1" svg:font-family="'Lohit Devanagari'"/>
    <style:font-face style:name="Arial2" svg:font-family="Arial" style:font-family-generic="swiss"/>
    <style:font-face style:name="arial" svg:font-family="arial" style:font-family-generic="swiss"/>
    <style:font-face style:name="Arial" svg:font-family="Arial"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Arial3" svg:font-family="Arial" style:font-family-generic="system" style:font-pitch="variable"/>
    <style:font-face style:name="Courier New1" svg:font-family="'Courier New'"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s" fo:country="AR"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s" fo:country="AR"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normal" style:family="paragraph" style:default-outline-level="">
      <style:paragraph-properties fo:margin-top="0cm" fo:margin-bottom="0cm" loext:contextual-spacing="false" fo:line-height="115%" fo:text-align="start" style:justify-single-word="false" fo:orphans="2" fo:widows="2" style:writing-mode="lr-tb"/>
    </style:style>
    <style:style style:name="List_20_Paragraph" style:display-name="List Paragraph" style:family="paragraph" style:parent-style-name="Standard" style:default-outline-level="">
      <style:paragraph-properties fo:margin-left="1.27cm" fo:margin-right="0cm" fo:margin-top="0cm" fo:margin-bottom="0.282cm" loext:contextual-spacing="true" fo:text-indent="0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ListLabel_20_1" style:display-name="ListLabel 1" style:family="text">
      <style:text-properties style:font-name-asian="Noto Serif CJK SC" style:font-family-asian="'Noto Serif CJK SC'" style:font-family-generic-asian="system" style:font-pitch-asian="variable" style:font-name-complex="Arial3"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text:bullet-char="-">
        <style:list-level-properties text:list-level-position-and-space-mode="label-alignment">
          <style:list-level-label-alignment text:label-followed-by="listtab" fo:text-indent="-0.635cm" fo:margin-left="1.27cm"/>
        </style:list-level-properties>
        <style:text-properties style:font-name="Arial1"/>
      </text:list-level-style-bullet>
      <text:list-level-style-bullet text:level="2" text:style-name="ListLabel_20_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text-properties fo:font-size="14pt" fo:font-weight="bold" style:font-size-asian="14pt" style:font-weight-asian="bold" style:font-size-complex="14pt" style:font-weight-complex="bold"/>
    </style:style>
    <style:style style:name="MT1" style:family="text">
      <style:text-properties officeooo:rsid="0017cd17"/>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text:span text:style-name="MT1">2026- 50 años del golpe cívico militar. Memoria, Verdad y Justicia”</text:span></text:p>
      </style:footer>
    </style:master-page>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6-05-20T10:22:41.432492039</meta:creation-date>
    <dc:date>2026-05-22T09:58:46.245902654</dc:date>
    <meta:editing-duration>PT33M15S</meta:editing-duration>
    <meta:editing-cycles>6</meta:editing-cycles>
    <meta:generator>LibreOffice/6.4.7.2$Linux_X86_64 LibreOffice_project/40$Build-2</meta:generator>
    <meta:print-date>2026-05-22T08:54:41.737531417</meta:print-date>
    <meta:document-statistic meta:table-count="0" meta:image-count="0" meta:object-count="0" meta:page-count="4" meta:paragraph-count="90" meta:word-count="897" meta:character-count="5903" meta:non-whitespace-character-count="4898"/>
  </office:meta>
</office:document-meta>
</file>